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йкальской-пожарные-спасли-из-огня-пять-человек"/>На Байкальской пожарные спасли из огня пять человек<text:bookmark-end text:name="на-байкальской-пожарные-спасли-из-огня-пять-человек"/></text:h>
      <text:p text:style-name="First_20_paragraph">16.11.2021</text:p>
      <text:p text:style-name="Text_20_body"><text:line-break/><text:span text:style-name="T1">Сильный пожар возник в доме на Байкальской улице в Восточном округе. В тушении принимали участие несколько пожарных расчетов.</text:span></text:p>
      <text:p text:style-name="Text_20_body">«Один человек погиб, еще один пострадал», — говорится в сообщении.</text:p>
      <text:p text:style-name="Text_20_body">Возгорание возникло на втором этаже. По словам очевидцев, пламя вырывалось из открытого окна.</text:p>
      <text:p text:style-name="Text_20_body">Пожарным удалось спасти пять человек. Среди них — двое детей. Причина возгорания устанавливается.</text:p>
      <text:p text:style-name="Text_20_body">Сотрудники МЧС призывают горожан быть предельно внимательными с отопительными приборами и при курении. В случае возникновения пожара необходимо звонить 112.</text:p>
      <text:p text:style-name="Text_20_body"><text:line-break/></text:p>
      <text:p text:style-name="Text_20_body">Адрес страницы: <text:a xlink:type="simple" xlink:href="http://golyanovo.mos.ru/presscenter/news/detail/10399157.html" office:name=""><text:span text:style-name="Definition">http://golyanovo.mos.ru/presscenter/news/detail/10399157.html</text:span></text:a></text:p>
      <text:p text:style-name="Text_20_body"><text:a xlink:type="simple" xlink:href="http://golyanovo.mos.ru" office:name=""><text:span text:style-name="Definition">Управа района Голья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4T10:39:33Z</meta:creation-date>
    <dc:date>2024-02-04T10:39:33Z</dc:date>
  </office:meta>
</office:document-meta>
</file>