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перекрестке-вдоль-курганской-отремонтировали-светофоры"/>На перекрестке вдоль Курганской отремонтировали светофоры<text:bookmark-end text:name="на-перекрестке-вдоль-курганской-отремонтировали-светофоры"/></text:h>
      <text:p text:style-name="First_20_paragraph">21.03.2023</text:p>
      <text:p text:style-name="Text_20_body"><text:span text:style-name="T1">Неисправные светофоры на перекрестке вдоль Курганской и Сахалинской улицы привели в порядок.</text:span></text:p>
      <text:p text:style-name="Text_20_body">— Эксперты проверили состояние светофоров на участке по указанному адресу. Они оперативно устранили все выявленные неисправности в работе светофорных объектов. Было подано питание. Сейчас их работа полностью восстановлена, — рассказали в управе района Гольяново.</text:p>
      <text:p text:style-name="Text_20_body">Управа района Гольяново находится по адресу: Курганская улица, дом 8. Телефон: 8(495)467-65-84.</text:p>
      <text:p text:style-name="Text_20_body"><text:line-break/></text:p>
      <text:p text:style-name="Text_20_body">Адрес страницы: <text:a xlink:type="simple" xlink:href="http://golyanovo.mos.ru/presscenter/news/detail/11477659.html" office:name=""><text:span text:style-name="Definition">http://golyanovo.mos.ru/presscenter/news/detail/11477659.html</text:span></text:a></text:p>
      <text:p text:style-name="Text_20_body"><text:a xlink:type="simple" xlink:href="http://golyanovo.mos.ru" office:name=""><text:span text:style-name="Definition">Управа района Гольян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09T01:31:46Z</meta:creation-date>
    <dc:date>2024-05-09T01:31:46Z</dc:date>
  </office:meta>
</office:document-meta>
</file>