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гольяновской-региональной-ярмарке-торгуют-калужскими-товарами"/>На гольяновской региональной ярмарке торгуют калужскими товарами<text:bookmark-end text:name="на-гольяновской-региональной-ярмарке-торгуют-калужскими-товарами"/></text:h>
      <text:p text:style-name="First_20_paragraph">28.09.2016</text:p>
      <text:p text:style-name="Text_20_body">С 1 по 9 октября торговые места на ул. Уральская, вл. 4 займут тамбовские продукты.</text:p>
      <text:p text:style-name="Text_20_body">С 21 до 29 сентября возле Щелковского автовокзала на 30 торговых точках снова будут торговать калужскими товарами. Напомним, что с 21 по 27 августа жители района уже могли приобрести продукты из этой области. В торговых рядах сейчас горожане, кроме фруктов и овощей, могут найти саженцы, выпечку, колбасы, мед и рыбу. После 9-дневной работы региональная ярмарка закроется на санитарный день, а именно 30 сентября. А с 1 по 9 октября на 500 кв.м расположатся продукты из Тамбовской области.</text:p>
      <text:p text:style-name="Text_20_body">Со второй декады сентября режим работы региональной ярмарки в районе Гольяново изменился. Теперь вместо 3-х дней торговать на ул. Уральская, вл. 4 не будут только один день. Кроме того, изменилась и продолжительность работы ярмарки: вместо 7 дней она будет работать 9 дней подряд. Время работы осталось прежним - с 9.00 до 20.00.</text:p>
      <text:p text:style-name="Text_20_body"><text:line-break/></text:p>
      <text:p text:style-name="Text_20_body">Адрес страницы: <text:a xlink:type="simple" xlink:href="http://golyanovo.mos.ru/presscenter/news/detail/3841760.html" office:name=""><text:span text:style-name="Definition">http://golyanovo.mos.ru/presscenter/news/detail/3841760.html</text:span></text:a></text:p>
      <text:p text:style-name="Text_20_body"><text:a xlink:type="simple" xlink:href="http://golyanovo.mos.ru" office:name=""><text:span text:style-name="Definition">Управа района Голья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17:11:34Z</meta:creation-date>
    <dc:date>2023-07-13T17:11:34Z</dc:date>
  </office:meta>
</office:document-meta>
</file>